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3C000001374566FE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1" svg:font-family="'Lucida Sans'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00%"/>
      <style:text-properties style:font-name="Arial" fo:font-weight="bold" style:font-weight-asian="bold" style:font-name-complex="Arial1" style:font-weight-complex="normal"/>
    </style:style>
    <style:style style:name="P2" style:family="paragraph" style:parent-style-name="Standard">
      <style:text-properties style:font-name="Arial" style:font-name-complex="Arial1"/>
    </style:style>
    <style:style style:name="P3" style:family="paragraph" style:parent-style-name="Standard">
      <style:paragraph-properties fo:line-height="100%"/>
      <style:text-properties style:font-name="Arial" style:font-name-complex="Arial1"/>
    </style:style>
    <style:style style:name="P4" style:family="paragraph" style:parent-style-name="Standard">
      <style:paragraph-properties fo:line-height="100%"/>
      <style:text-properties style:font-name="Arial" fo:font-size="10pt" style:font-size-asian="10pt" style:font-name-complex="Arial1"/>
    </style:style>
    <style:style style:name="P5" style:family="paragraph" style:parent-style-name="Standard">
      <style:paragraph-properties fo:line-height="100%" fo:text-align="center" style:justify-single-word="false"/>
      <style:text-properties style:font-name="Arial" fo:font-size="20pt" fo:font-weight="bold" style:font-size-asian="20pt" style:font-weight-asian="bold" style:font-name-complex="Arial1" style:font-size-complex="20pt" style:font-weight-complex="normal"/>
    </style:style>
    <style:style style:name="P6" style:family="paragraph" style:parent-style-name="Standard">
      <style:paragraph-properties fo:line-height="100%"/>
    </style:style>
    <style:style style:name="P7" style:family="paragraph" style:parent-style-name="Standard">
      <style:paragraph-properties fo:line-height="100%" fo:text-align="center" style:justify-single-word="false"/>
    </style:style>
    <style:style style:name="T1" style:family="text">
      <style:text-properties style:font-name="Arial" fo:font-weight="bold" style:font-weight-asian="bold" style:font-name-complex="Arial1" style:font-size-complex="12pt" style:font-weight-complex="normal"/>
    </style:style>
    <style:style style:name="T2" style:family="text">
      <style:text-properties style:font-name="Arial" fo:font-weight="bold" style:font-weight-asian="bold" style:font-name-complex="Arial1" style:font-weight-complex="normal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fo:font-weight="normal" style:font-weight-asian="normal" style:font-name-complex="Arial1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obrázky1" text:anchor-type="page" text:anchor-page-number="1" svg:x="1.157cm" svg:y="0.953cm" svg:width="2.588cm" svg:height="2.545cm" draw:z-index="0">
        <draw:image xlink:href="Pictures/100002010000013C000001374566FED6.png" xlink:type="simple" xlink:show="embed" xlink:actuate="onLoad"/>
      </draw:frame>
      <text:p text:style-name="P5"><text:s text:c="11"/>ŽÁDOST O PŘIJETÍ DÍTĚTE</text:p>
      <text:p text:style-name="P7"><text:span text:style-name="T2"><text:s text:c="16"/>do Lesního klubu Tasmánek, z.s. na školní rok </text:span><text:span text:style-name="T1">2026/2027</text:span></text:p>
      <text:p text:style-name="P1"/>
      <text:p text:style-name="P1"/>
      <text:p text:style-name="P1">Dítě:</text:p>
      <text:p text:style-name="P3">Jméno……………………………………………………………………………………………………</text:p>
      <text:p text:style-name="P3">Bydliště…………………………………………………………………………………………………</text:p>
      <text:p text:style-name="P3">Datum narození ………………………… <text:s text:c="11"/>Rodné číslo……………………………………..</text:p>
      <text:p text:style-name="P3">Státní občanství ………………………… <text:s text:c="11"/>Zdravotní pojišťovna……………………….</text:p>
      <text:p text:style-name="P1">Žádost podávají zákonní zástupci dítěte:</text:p>
      <text:p text:style-name="P6"><text:span text:style-name="T4">Jméno</text:span><text:span text:style-name="T2"> matky:</text:span><text:span text:style-name="T3">…………………………………………………………………………………………</text:span></text:p>
      <text:p text:style-name="P3">Datum narození …............................................</text:p>
      <text:p text:style-name="P3">Bydliště…………………………………………………………………………………………………</text:p>
      <text:p text:style-name="P3">Telefon, e-mail……………………………………………………………………………………..</text:p>
      <text:p text:style-name="P3"><text:span text:style-name="T6">Jméno</text:span><text:span text:style-name="T5"> otce:</text:span>……………………………………………………………………………………………</text:p>
      <text:p text:style-name="P3">Datum narození …............................................</text:p>
      <text:p text:style-name="P3">Bydliště…………………………………………………………………………………………………</text:p>
      <text:p text:style-name="P3">Telefon, e-mail……………………………………………………………………………………..</text:p>
      <text:p text:style-name="Standard"><text:span text:style-name="T2">Dítě přihlašuji od (zvolte datum nástupu</text:span><text:span text:style-name="T3">):…………………………………………..</text:span></text:p>
      <text:p text:style-name="Standard"><text:span text:style-name="T2">Dítě přihlašuji na tyto dny (zakroužkujte)</text:span><text:span text:style-name="T3"> <text:s text:c="2"/>PO <text:s text:c="2"/>ÚT <text:s text:c="2"/>ST <text:s text:c="2"/>ČT <text:s text:c="2"/>PÁ <text:tab/></text:span></text:p>
      <text:p text:style-name="Standard"><text:span text:style-name="T2">Přihlašuji dítě ke stravování (oběd)</text:span><text:span text:style-name="T3"> <text:s text:c="7"/>ANO – NE</text:span></text:p>
      <text:p text:style-name="P2"><text:span text:style-name="T3">Vyplněním této přihlášky se dítě i zákonní zástupci dítěte stávají členy spolku Lesní klub Tasmánek, z.s. se všemi právy a povinnosmi z toho vyplývajícími. Viz Provozní řád a Stanovy spolku na </text:span><text:a xlink:type="simple" xlink:href="http://www.tasmanek.cz/" text:style-name="Internet_20_link" text:visited-style-name="Visited_20_Internet_20_Link"><text:span text:style-name="T3">www.tasmanek.cz</text:span></text:a></text:p>
      <text:p text:style-name="P4">Souhlasím se zpracování a uchováváváním veškerých osobních údajů ve smyslu všech ustanovení zákona č. 101/2000 Sb. o ochraně osobních údajů v platném znění a zákona č. 133/2000 Sb. o evidenci obyvatel a rodných číslech v platném znění. Souhlas poskytuji na období trvání docházky a na zákonem stanovenou dobu, po kterou se tato dokumentace povinně archivuje. Souhlas poskytuji pouze Lesnímu klubu Tasmánek, z.s., který bez zákonem stanovených případů nesmí tyto osobní informace poskytnout dalším osobám a úřadům. </text:p>
      <text:p text:style-name="P4"><text:span text:style-name="T5">Souhlasím / nesouhlasím </text:span>s fotografováním mého dítěte během provozu Lesního klubu Tasmánek, z.s. a se zveřejněním fotografií při prezentaci organizace na webových stránkách a facebookovém profilu Lesního klubu Tasmánek, z.s., příp. poskytovatelům darů a dotací. Fotografie budou splňovat zásady etiky a dobrých mravů.</text:p>
      <text:p text:style-name="P4"/>
      <text:p text:style-name="P2">V …………………………………………………… Dne ……………….......................</text:p>
      <text:p text:style-name="P2"/>
      <text:p text:style-name="P2"/>
      <text:p text:style-name="P4">Podpis matky ………………………………… <text:s text:c="24"/>Podpis otce ………………………………..</text:p>
      <text:p text:style-name="P4"/>
      <text:p text:style-name="P4">Vyplněnou žádost o přijetí na školní rok předejte osobně nebo pošlete na e-mail <text:a xlink:type="simple" xlink:href="mailto:lktasmanek@seznam.cz" text:style-name="Internet_20_link" text:visited-style-name="Visited_20_Internet_20_Link"><text:span text:style-name="Internet_20_link">lktasmanek@seznam.cz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1" svg:font-family="'Lucida Sans'" style:font-family-generic="swiss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false" style:font-size-asian="12pt" style:language-asian="en" style:country-asian="US" style:font-size-complex="10pt" style:language-complex="ar" style:country-complex="SA" style:font-weight-complex="bold"/>
    </style:default-style>
    <style:default-style style:family="paragraph">
      <style:paragraph-properties loext:hyphenation-keep-type="column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2pt" fo:language="cs" fo:country="CZ" style:letter-kerning="false" style:font-name-asian="Calibri1" style:font-size-asian="12pt" style:language-asian="en" style:country-asian="US" style:font-name-complex="Tahoma" style:font-size-complex="10pt" style:language-complex="ar" style:country-complex="SA" style:font-weight-complex="bold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ListLabel_20_1" style:display-name="ListLabel 1" style:family="text">
      <style:text-properties style:font-name="Arial" fo:font-size="10pt" style:font-size-asian="10pt" style:font-name-complex="Arial1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lana Danielis</meta:initial-creator>
    <meta:editing-cycles>6</meta:editing-cycles>
    <meta:print-date>2022-07-28T22:08:00</meta:print-date>
    <meta:creation-date>2024-08-29T16:39:00</meta:creation-date>
    <dc:date>2026-06-23T07:55:29.72</dc:date>
    <meta:editing-duration>PT24M33S</meta:editing-duration>
    <meta:generator>OpenOffice/4.1.15$Win32 OpenOffice.org_project/4115m2$Build-9813</meta:generator>
    <meta:document-statistic meta:table-count="0" meta:image-count="1" meta:object-count="0" meta:page-count="1" meta:paragraph-count="25" meta:word-count="247" meta:character-count="2223"/>
    <dc:creator>Terezita </dc:creator>
    <meta:user-defined meta:name="AppVersion">16.0000</meta:user-defined>
    <meta:template xlink:type="simple" xlink:actuate="onRequest" xlink:title="Normal" xlink:href=""/>
  </office:meta>
</office:document-meta>
</file>